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k Koningsweg- Beckeringhstraat Soest, bouwen van twee bedrijfsgebouw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07-2023 een besluit genomen op de aanvraag met zaaknummer 524050 voor een omgevingsvergunning voor het bouwen van twee bedrijfs(verzamel)gebouwen op locatie Hoek Koningsweg- Beckeringhstraat Soest, kadastraal bekend sectie G, nr. 13570. De vergunning is toegekend en is verzonden op 11-07-2023.</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08658</text:span><text:line-break/><text:date style:data-style-name="dag" text:fixed="true" text:date-value="2023-07-13"/><text:line-break/><text:date style:data-style-name="jaar" text:fixed="true" text:date-value="2023-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8658</text:span><text:date style:data-style-name="nicedate" text:fixed="true" text:date-value="2023-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8658</text:span><text:date style:data-style-name="nicedate" text:fixed="true" text:date-value="2023-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24050</meta:user-defined>
    <meta:user-defined meta:name="DCTERMS.abstract">bouwen van twee bedrijfsgebouwen</meta:user-defined>
    <dc:language>nl</dc:language>
    <meta:user-defined meta:name="OVERHEIDop.locatietype/OVERHEIDop.gebiedsmarkering">Punt</meta:user-defined>
    <meta:user-defined meta:name="DC.title">Verleende omgevingsvergunning, hoek Koningsweg- Beckeringhstraat Soest, bouwen van twee bedrijfsgebouwen</meta:user-defined>
    <meta:user-defined meta:name="DCTERMS.W3CDTF/DCTERMS.available">2023-07-13</meta:user-defined>
    <meta:user-defined meta:name="DCTERMS.W3CDTF/OVERHEIDop.jaargang">2023</meta:user-defined>
    <meta:user-defined meta:name="OVERHEIDop.publicationIssue">308658</meta:user-defined>
    <meta:user-defined meta:name="OVERHEIDop.GmbID/DC.identifier">gmb-2023-308658</meta:user-defined>
    <meta:user-defined meta:name="OVERHEIDop.versieInformatie"/>
  </office:meta>
</office:document-meta>
</file>