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EN MILIEU – ST.-LAMBERTUSSTRAAT 108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St.-Lambertusstraat 108 Cromvoirt, realisatie overkapping en wijziging veebezetting, Z23-26543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08302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0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30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EN MILIEU – ST.-LAMBERTUSSTRAAT 108 CROMVOIRT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8302</meta:user-defined>
    <meta:user-defined meta:name="OVERHEIDop.GmbID/DC.identifier">gmb-2023-308302</meta:user-defined>
    <meta:user-defined meta:name="OVERHEIDop.versieInformatie"/>
  </office:meta>
</office:document-meta>
</file>