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groepswoning en een kapschuur , Gruttoweg 1,  Kallenkote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5424</text:p>
            <text:p text:style-name="common-al">
            <text:span text:style-name="nadrukvet">Verzenddatum besluit:</text:span> 11-07-2023</text:p>
            <text:p text:style-name="common-al">
            <text:span text:style-name="nadrukvet">Locatie:</text:span> Gruttoweg 1 8345HK Kallenkote, </text:p>
            <text:p text:style-name="common-al">
            <text:span text:style-name="nadrukvet">Projectomschrijving:</text:span> het bouwen van een groepswoning en een kapschuur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07890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890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890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5424</meta:user-defined>
    <meta:user-defined meta:name="DCTERMS.abstract">het bouwen van een groepswoning en een kapschuur 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groepswoning en een kapschuur , Gruttoweg 1,  Kallenkote,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7890</meta:user-defined>
    <meta:user-defined meta:name="OVERHEIDop.GmbID/DC.identifier">gmb-2023-307890</meta:user-defined>
    <meta:user-defined meta:name="OVERHEIDop.versieInformatie"/>
  </office:meta>
</office:document-meta>
</file>