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De Busken 17, 1566 XE Assendelft - het bouwen van een aanbouw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19603 - het bouwen van een aanbouw aan de voorzijde van de woning op de locatie De Busken 17, 1566 XE Assendelft</text:p>
            <text:p text:style-name="common-al">Besluit verzonden: 11-07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1-07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07767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767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7767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19603</meta:user-defined>
    <meta:user-defined meta:name="DCTERMS.abstract">Projectomschrijving: Een aanbouw aan de voorzijde van een woning aan De Busken 17 te Assendelft., Toelichting: -</meta:user-defined>
    <dc:language>nl</dc:language>
    <meta:user-defined meta:name="OVERHEIDop.locatietype/OVERHEIDop.gebiedsmarkering">Punt</meta:user-defined>
    <meta:user-defined meta:name="DC.title">Verleende omgevingsvergunning - De Busken 17, 1566 XE Assendelft - het bouwen van een aanbouw aan de voorzijde van de woning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7767</meta:user-defined>
    <meta:user-defined meta:name="OVERHEIDop.GmbID/DC.identifier">gmb-2023-307767</meta:user-defined>
    <meta:user-defined meta:name="OVERHEIDop.versieInformatie"/>
  </office:meta>
</office:document-meta>
</file>