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Bouwen woning: Varakker (OHD00 D 301), Op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verlenging beslistermijn voor</text:p>
            <text:p text:style-name="last-al">Bouwen woning: Varakker (OHD00 D 301), Opheusden. Beslistermijn verlengd tot 05-09-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07519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519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519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3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Verlenging beslistermijn Bouwen woning: Varakker (OHD00 D 301), Opheusden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7519</meta:user-defined>
    <meta:user-defined meta:name="OVERHEIDop.GmbID/DC.identifier">gmb-2023-307519</meta:user-defined>
    <meta:user-defined meta:name="OVERHEIDop.versieInformatie"/>
  </office:meta>
</office:document-meta>
</file>