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gewijzigd nieuw bouwen van het scoutinggebouw aan Gasthuisstraat 16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Gasthuisstraat 16, het gewijzigd nieuw bouwen (constructie) van het scoutinggebouw, ontvangen 20-6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07083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083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083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gewijzigd nieuw bouwen van het scoutinggebouw aan Gasthuisstraat 16 te Groenlo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7083</meta:user-defined>
    <meta:user-defined meta:name="OVERHEIDop.GmbID/DC.identifier">gmb-2023-307083</meta:user-defined>
    <meta:user-defined meta:name="OVERHEIDop.versieInformatie"/>
  </office:meta>
</office:document-meta>
</file>