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chiphol-Rijk, Cessnalaan 85, 1119 NM, oprichten en bouwen van een datacenter, 07-07-2023, zaaknummer 7977218, olonummer 7916271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05850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850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850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Schiphol-Rijk, Cessnalaan 85, 1119 NM, oprichten en bouwen van een datacenter, 07-07-2023, zaaknummer 7977218, olonummer 7916271.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5850</meta:user-defined>
    <meta:user-defined meta:name="OVERHEIDop.GmbID/DC.identifier">gmb-2023-305850</meta:user-defined>
    <meta:user-defined meta:name="OVERHEIDop.versieInformatie"/>
  </office:meta>
</office:document-meta>
</file>