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50 TIJDELIJKE WONINGEN, BERGINGEN EN ERFAFSCHEIDINGEN, VERGROTEN VAN BESTAANDE SLOTEN EN HET AANLEGGEN VAN WEGEN, PADEN, PARKEERGELEGENHEID EN GROEN (TIJDELIJK VOOR 15 JAAR, STRIJDIG GEBRUIK), GOUDSBLOEMSTRAAT (PASTORIELAAN TEGENOVER NUMMER 8 1 TM 30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50 tijdelijke woningen, bergingen en erfafscheidingen, het vergroten van bestaande sloten en het aanleggen van wegen, paden, parkeergelegenheid en groen (tijdelijk voor 15 jaar, strijdig gebruik) op de locatie Goudsbloemstraat (Pastorielaan tegenover nummers 8 1 t/m 304) te Heerenveen. De vergunning betreft de activiteit ‘gebruik van gronden in strijd met een bestemmingsplan’ als bedoeld in artikel 2.1 eerste lid onder c Wabo. Het besluit is voorbereid met de uitgebreide voorbereidingsprocedure afdeling 3.4 Awb. Er zijn zeven zienswijzen ingediend.</text:p>
            <text:p text:style-name="tussenkopcur">Ter inzage</text:p>
            <text:p text:style-name="common-al">De beschikking alsmede de daarbij behorende stukken liggen met ingang van 13-07-2023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Pastorielnto8HV-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5624</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5624</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5624</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ING OMGEVINGSVERGUNNING, BOUWEN VAN 50 TIJDELIJKE WONINGEN, BERGINGEN EN ERFAFSCHEIDINGEN, VERGROTEN VAN BESTAANDE SLOTEN EN HET AANLEGGEN VAN WEGEN, PADEN, PARKEERGELEGENHEID EN GROEN (TIJDELIJK VOOR 15 JAAR, STRIJDIG GEBRUIK), GOUDSBLOEMSTRAAT (PASTORIELAAN TEGENOVER NUMMER 8 1 TM 304) HEERENVEEN</meta:user-defined>
    <meta:user-defined meta:name="OVERHEIDop.datumEindeReactietermijn">2023-08-23</meta:user-defined>
    <meta:user-defined meta:name="OVERHEIDop.terinzageleggingBG">https://www.ruimtelijkeplannen.nl/</meta:user-defined>
    <meta:user-defined meta:name="DCTERMS.W3CDTF/DCTERMS.available">2023-07-12</meta:user-defined>
    <meta:user-defined meta:name="DCTERMS.W3CDTF/OVERHEIDop.jaargang">2023</meta:user-defined>
    <meta:user-defined meta:name="OVERHEIDop.publicationIssue">305624</meta:user-defined>
    <meta:user-defined meta:name="OVERHEIDop.GmbID/DC.identifier">gmb-2023-305624</meta:user-defined>
    <meta:user-defined meta:name="OVERHEIDop.versieInformatie"/>
  </office:meta>
</office:document-meta>
</file>