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kadastrale gemeente Huizum, sectie I en percelen 87, 247 en 265 (Middelsee), (11057807) bouwen van vier betonnen fietsbruggen, einddatum 15-08-2023.</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05038</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5038</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5038</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7/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Wijk</meta:user-defined>
    <meta:user-defined meta:name="DC.title">Verdaagde aangevraagde vergunning kadastrale gemeente Huizum, sectie I en percelen 87, 247 en 265 (Middelsee), (11057807) bouwen van vier betonnen fietsbruggen, einddatum 15-08-2023.</meta:user-defined>
    <meta:user-defined meta:name="DCTERMS.W3CDTF/DCTERMS.available">2023-07-12</meta:user-defined>
    <meta:user-defined meta:name="DCTERMS.W3CDTF/OVERHEIDop.jaargang">2023</meta:user-defined>
    <meta:user-defined meta:name="OVERHEIDop.publicationIssue">305038</meta:user-defined>
    <meta:user-defined meta:name="OVERHEIDop.GmbID/DC.identifier">gmb-2023-305038</meta:user-defined>
    <meta:user-defined meta:name="OVERHEIDop.versieInformatie"/>
  </office:meta>
</office:document-meta>
</file>