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 Eggehorne kavel 1 t/m 4, bouwplan Wetter Wenje Leeuwarden, (11058576) bouwen van 4 vrijstaande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3 juli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04884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884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884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vergunning Eggehorne kavel 1 t/m 4, bouwplan Wetter Wenje Leeuwarden, (11058576) bouwen van 4 vrijstaande woningen.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4884</meta:user-defined>
    <meta:user-defined meta:name="OVERHEIDop.GmbID/DC.identifier">gmb-2023-304884</meta:user-defined>
    <meta:user-defined meta:name="OVERHEIDop.versieInformatie"/>
  </office:meta>
</office:document-meta>
</file>