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Blitsaerd perceel M1192 Leeuwarden, (11058629)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3 jul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04862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862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862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Aangevraagde vergunning Blitsaerd perceel M1192 Leeuwarden, (11058629) bouwen van een woning.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4862</meta:user-defined>
    <meta:user-defined meta:name="OVERHEIDop.GmbID/DC.identifier">gmb-2023-304862</meta:user-defined>
    <meta:user-defined meta:name="OVERHEIDop.versieInformatie"/>
  </office:meta>
</office:document-meta>
</file>