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 van 49 woningen met bergingen/erfafscheidingen en aanleg bijbehorende parkeerterreinen, kadastraal Zwolle S 9279, Breezicht Noord Reede Zwolle [Zaaknummer 0193ESUITE102316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1023162023</text:p>
            <text:p text:style-name="common-al">
            <text:span text:style-name="nadrukvet">Verzenddatum besluit:</text:span> 07-07-2023</text:p>
            <text:p text:style-name="common-al">
            <text:span text:style-name="nadrukvet">Locatie:</text:span> kadastraal bekend gemeente Zwolle, sectie S, nummer 9279, Breezicht Noord Reede Zwolle (bij Milligerplas)</text:p>
            <text:p text:style-name="common-al">
            <text:span text:style-name="nadrukvet">Projectomschrijving:</text:span> het bouwen van 49 woningen met bergingen/erfafscheidingen en het aanleggen van bijbehorende parkeerterreinen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04622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622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622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193ESUITE1023162023</meta:user-defined>
    <meta:user-defined meta:name="DCTERMS.abstract">het bouwen van 49 woningen met bergingen/erfafscheidingen en het aanleggen van bijbehorende parkeerterrei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Verlenging beslistermijn aanvraag omgevingsvergunning, bouw van 49 woningen met bergingen/erfafscheidingen en aanleg bijbehorende parkeerterreinen, kadastraal Zwolle S 9279, Breezicht Noord Reede Zwolle [Zaaknummer 0193ESUITE1023162023]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4622</meta:user-defined>
    <meta:user-defined meta:name="OVERHEIDop.GmbID/DC.identifier">gmb-2023-304622</meta:user-defined>
    <meta:user-defined meta:name="OVERHEIDop.versieInformatie"/>
  </office:meta>
</office:document-meta>
</file>