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anda / tuinhuis, Pastoraleperenlaan 16 te Vleuten, HZ_WABO-23-238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toraleperenlaan 16 te Vleuten</text:span>
          </text:p>
            <text:p text:style-name="common-al">HZ_WABO-23-23833</text:p>
            <text:p text:style-name="common-al">Toelichting: het bouwen van een veranda / tuinhuis</text:p>
            <text:p text:style-name="common-al">Datum ontvangst aanvraag: 8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491</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91</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91</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anda / tuinhuis, Pastoraleperenlaan 16 te Vleuten, HZ_WABO-23-23833</meta:user-defined>
    <meta:user-defined meta:name="DCTERMS.W3CDTF/DCTERMS.available">2023-07-12</meta:user-defined>
    <meta:user-defined meta:name="DCTERMS.W3CDTF/OVERHEIDop.jaargang">2023</meta:user-defined>
    <meta:user-defined meta:name="OVERHEIDop.externeBijlage">Aanvraagdocument  publiceerbaar-A|exb-2023-34118</meta:user-defined>
    <meta:user-defined meta:name="OVERHEIDop.publicationIssue">304491</meta:user-defined>
    <meta:user-defined meta:name="OVERHEIDop.GmbID/DC.identifier">gmb-2023-304491</meta:user-defined>
    <meta:user-defined meta:name="OVERHEIDop.versieInformatie"/>
  </office:meta>
</office:document-meta>
</file>