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mheining voor de afvalcontainers, Mariaplaats 14 te Utrecht, HZ_WABO-23-2366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riaplaats 14 te Utrecht</text:span>
          </text:p>
            <text:p text:style-name="common-al">HZ_WABO-23-23661</text:p>
            <text:p text:style-name="common-al">Toelichting: het bouwen van een omheining voor de afvalcontainers</text:p>
            <text:p text:style-name="common-al">Datum ontvangst aanvraag: 6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4148</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148</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148</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omheining voor de afvalcontainers, Mariaplaats 14 te Utrecht, HZ_WABO-23-23661</meta:user-defined>
    <meta:user-defined meta:name="DCTERMS.W3CDTF/DCTERMS.available">2023-07-12</meta:user-defined>
    <meta:user-defined meta:name="DCTERMS.W3CDTF/OVERHEIDop.jaargang">2023</meta:user-defined>
    <meta:user-defined meta:name="OVERHEIDop.externeBijlage">Aanvraagdocument  publiceerbaar-A|exb-2023-34096</meta:user-defined>
    <meta:user-defined meta:name="OVERHEIDop.publicationIssue">304148</meta:user-defined>
    <meta:user-defined meta:name="OVERHEIDop.GmbID/DC.identifier">gmb-2023-304148</meta:user-defined>
    <meta:user-defined meta:name="OVERHEIDop.versieInformatie"/>
  </office:meta>
</office:document-meta>
</file>