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Zeedistel 54 te De Meern, HZ_WABO-23-236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eedistel 54 te De Meern</text:span>
          </text:p>
            <text:p text:style-name="common-al">HZ_WABO-23-23668</text:p>
            <text:p text:style-name="common-al">Toelichting: het bouwen van een dakopbouw</text:p>
            <text:p text:style-name="common-al">Datum ontvangst aanvraag: 6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133</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33</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33</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Zeedistel 54 te De Meern, HZ_WABO-23-23668</meta:user-defined>
    <meta:user-defined meta:name="DCTERMS.W3CDTF/DCTERMS.available">2023-07-12</meta:user-defined>
    <meta:user-defined meta:name="DCTERMS.W3CDTF/OVERHEIDop.jaargang">2023</meta:user-defined>
    <meta:user-defined meta:name="OVERHEIDop.externeBijlage">Dakopbouw Zeedistel 54 De Meern|exb-2023-34094</meta:user-defined>
    <meta:user-defined meta:name="OVERHEIDop.publicationIssue">304133</meta:user-defined>
    <meta:user-defined meta:name="OVERHEIDop.GmbID/DC.identifier">gmb-2023-304133</meta:user-defined>
    <meta:user-defined meta:name="OVERHEIDop.versieInformatie"/>
  </office:meta>
</office:document-meta>
</file>