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aulus Potterstraat 50 (kappen van 3 bom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de volgende omgevingsvergunning heeft verleend (art. 2.1 en 2.2. Wet algemene bepalingen omgevingsrecht).</text:p>
            <text:p text:style-name="common-al">Paulus Potterstraat 50, 3061ZW, het kappen van 3 bomen in het gebied Kralingen. Deze aanvraag maakt deel uit van het Rotterdamse inboet programma 2023, waarbij dode, zieke en beschadigde bomen worden vervangen (datum besluit 06-07-2023, op dezelfde dag verzonden, dossiernummer OMV.23.07.00035).</text:p>
            <text:p text:style-name="common-al">Bezwaar bij verleende reguliere omgevingsvergunningen</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common-al">U kunt uw bezwaarschrift ook via internet indienen via het webformulier. Dit is te vinden onder het kopje ‘Formulier’ op de website.www.rotterdam.nl/bezwaar-overig-indienen. U heeft daarvoor wel een DigiD-code, of als bedrijf een E-herkenning, nodig. Deze kunt u aanvragen via www.DigiD-code, respectievelijk <text:a xlink:href="http://www.eherkenning.nl" xlink:type="simple">www.eherkenning.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03934</text:span><text:line-break/><text:date style:data-style-name="dag" text:fixed="true" text:date-value="2023-07-11"/><text:line-break/><text:date style:data-style-name="jaar" text:fixed="true" text:date-value="2023-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3934</text:span><text:date style:data-style-name="nicedate" text:fixed="true" text:date-value="2023-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3934</text:span><text:date style:data-style-name="nicedate" text:fixed="true" text:date-value="2023-07-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ende omgevingsvergunning Paulus Potterstraat 50 (kappen van 3 bomen)</meta:user-defined>
    <meta:user-defined meta:name="DCTERMS.W3CDTF/DCTERMS.available">2023-07-11</meta:user-defined>
    <meta:user-defined meta:name="DCTERMS.W3CDTF/OVERHEIDop.jaargang">2023</meta:user-defined>
    <meta:user-defined meta:name="OVERHEIDop.externeBijlage">1|exb-2023-34089</meta:user-defined>
    <meta:user-defined meta:name="OVERHEIDop.publicationIssue">303934</meta:user-defined>
    <meta:user-defined meta:name="OVERHEIDop.GmbID/DC.identifier">gmb-2023-303934</meta:user-defined>
    <meta:user-defined meta:name="OVERHEIDop.versieInformatie"/>
  </office:meta>
</office:document-meta>
</file>