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gerweg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- Reigerweg 8  13-07-2023 t/m 3-08-2023, Locatie: Reigerweg 8</text:p>
            <text:p text:style-name="common-al">Looptijd :13-07-2023 t/m 03-08-2023</text:p>
            <text:p text:style-name="common-al">Verzonden naar aanvrager op: 07-07-2023</text:p>
            <text:p text:style-name="common-al">Kenmerk gemeente: Z/23/2189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1895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3791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791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791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89585</meta:user-defined>
    <meta:user-defined meta:name="DCTERMS.abstract">Object- Reigerweg 8 13-07-2023 t/m 3-08-2023, Reigerweg 8</meta:user-defined>
    <dc:language>nl</dc:language>
    <meta:user-defined meta:name="OVERHEIDop.locatietype/OVERHEIDop.gebiedsmarkering">Punt</meta:user-defined>
    <meta:user-defined meta:name="DC.title">Besluit apv vergunning Verleend - Reigerweg 8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3791</meta:user-defined>
    <meta:user-defined meta:name="OVERHEIDop.GmbID/DC.identifier">gmb-2023-303791</meta:user-defined>
    <meta:user-defined meta:name="OVERHEIDop.versieInformatie"/>
  </office:meta>
</office:document-meta>
</file>