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het realiseren van appartementen in de bestaande bouwdelen en het bouwen van 8 woningen, Vloeddijk 1 8261GA Kampen, Molenstraat 28 8261JW Kampen, Molenstraat 30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aanvraag omgevingsvergunning</text:p>
            <text:p text:style-name="common-al">
            <text:span text:style-name="nadrukvet">Zaaknummer:</text:span> 35272-2023</text:p>
            <text:p text:style-name="common-al">
            <text:span text:style-name="nadrukvet">Uiterlijke besluitdatum:</text:span> 22-08-2023</text:p>
            <text:p text:style-name="common-al">
            <text:span text:style-name="nadrukvet">Locatie:</text:span> Vloeddijk 1 8261GA Kampen, Molenstraat 28 8261JW Kampen, Molenstraat 30 8261JW Kampen</text:p>
            <text:p text:style-name="common-al">
            <text:span text:style-name="nadrukvet">Projectomschrijving:</text:span> het realiseren van appartementen in de bestaande bouwdelen en het bouwen van 8 woningen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03738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38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738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352722023</meta:user-defined>
    <meta:user-defined meta:name="DCTERMS.abstract">het realiseren van appartementen in de bestaande bouwdelen en het bouwen van 8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aanvraag omgevingsvergunning, het realiseren van appartementen in de bestaande bouwdelen en het bouwen van 8 woningen, Vloeddijk 1 8261GA Kampen, Molenstraat 28 8261JW Kampen, Molenstraat 30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738</meta:user-defined>
    <meta:user-defined meta:name="OVERHEIDop.GmbID/DC.identifier">gmb-2023-303738</meta:user-defined>
    <meta:user-defined meta:name="OVERHEIDop.versieInformatie"/>
  </office:meta>
</office:document-meta>
</file>