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bedrijfshal, Atoomweg 466 te Utrecht,  HZ_WABO-23-097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toomweg 466 te Utrecht</text:p>
            <text:p text:style-name="common-al">HZ_WABO-23-09738</text:p>
            <text:p text:style-name="common-al">Toelichting: het bouwen van een bedrijfshal</text:p>
            <text:p text:style-name="common-al">Datum besluit: 7 juli 2023</text:p>
            <text:p text:style-name="common-al">Startdatum bezwaartermijn: 8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3671</text:span><text:line-break/><text:date style:data-style-name="dag" text:fixed="true" text:date-value="2023-07-11"/><text:line-break/><text:date style:data-style-name="jaar" text:fixed="true" text:date-value="2023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3671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3671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Afgehandelde omgevingsvergunning, het bouwen van een bedrijfshal, Atoomweg 466 te Utrecht,  HZ_WABO-23-09738</meta:user-defined>
    <meta:user-defined meta:name="DCTERMS.W3CDTF/DCTERMS.available">2023-07-11</meta:user-defined>
    <meta:user-defined meta:name="DCTERMS.W3CDTF/OVERHEIDop.jaargang">2023</meta:user-defined>
    <meta:user-defined meta:name="OVERHEIDop.externeBijlage">Aanvraagdocument  publiceerbaar-A|exb-2023-34056</meta:user-defined>
    <meta:user-defined meta:name="OVERHEIDop.externeBijlage">Besluit omgevingsvergunning Publiceerbaar|exb-2023-34057</meta:user-defined>
    <meta:user-defined meta:name="OVERHEIDop.publicationIssue">303671</meta:user-defined>
    <meta:user-defined meta:name="OVERHEIDop.GmbID/DC.identifier">gmb-2023-303671</meta:user-defined>
    <meta:user-defined meta:name="OVERHEIDop.versieInformatie"/>
  </office:meta>
</office:document-meta>
</file>