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dakterassen op 6 woningen, Muntkade 1 BSA te Utrecht,  HZ_WABO-23-138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tkade 1 BSA te Utrecht</text:p>
            <text:p text:style-name="common-al">HZ_WABO-23-13838</text:p>
            <text:p text:style-name="common-al">Toelichting: het bouwen van dakterassen op 6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3356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35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356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dakterassen op 6 woningen, Muntkade 1 BSA te Utrecht,  HZ_WABO-23-13838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356</meta:user-defined>
    <meta:user-defined meta:name="OVERHEIDop.GmbID/DC.identifier">gmb-2023-303356</meta:user-defined>
    <meta:user-defined meta:name="OVERHEIDop.versieInformatie"/>
  </office:meta>
</office:document-meta>
</file>