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Paramaribostraat 108 te Utrecht,  HZ_WABO-23-157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amaribostraat 108 te Utrecht</text:p>
            <text:p text:style-name="common-al">HZ_WABO-23-15743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3348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348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348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Paramaribostraat 108 te Utrecht,  HZ_WABO-23-15743</meta:user-defined>
    <meta:user-defined meta:name="DCTERMS.W3CDTF/DCTERMS.available">2023-07-11</meta:user-defined>
    <meta:user-defined meta:name="DCTERMS.W3CDTF/OVERHEIDop.jaargang">2023</meta:user-defined>
    <meta:user-defined meta:name="OVERHEIDop.publicationIssue">303348</meta:user-defined>
    <meta:user-defined meta:name="OVERHEIDop.GmbID/DC.identifier">gmb-2023-303348</meta:user-defined>
    <meta:user-defined meta:name="OVERHEIDop.versieInformatie"/>
  </office:meta>
</office:document-meta>
</file>