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3-02537 Hilvarenbeekseweg 60 te Tilburg, bouwen tijdelijke huisvesting Ronald McDonaldhuis, 4 juli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2537 - I - Hilvarenbeekseweg 60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02700</text:span><text:line-break/><text:date style:data-style-name="dag" text:fixed="true" text:date-value="2023-07-11"/><text:line-break/><text:date style:data-style-name="jaar" text:fixed="true" text:date-value="2023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2700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2700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ingekomen aanvraag voor een omgevingsvergunning Z-HZ_WABO-2023-02537 Hilvarenbeekseweg 60 te Tilburg, bouwen tijdelijke huisvesting Ronald McDonaldhuis, 4 juli 2023</meta:user-defined>
    <meta:user-defined meta:name="DCTERMS.W3CDTF/DCTERMS.available">2023-07-11</meta:user-defined>
    <meta:user-defined meta:name="DCTERMS.W3CDTF/OVERHEIDop.jaargang">2023</meta:user-defined>
    <meta:user-defined meta:name="OVERHEIDop.publicationIssue">302700</meta:user-defined>
    <meta:user-defined meta:name="OVERHEIDop.GmbID/DC.identifier">gmb-2023-302700</meta:user-defined>
    <meta:user-defined meta:name="OVERHEIDop.versieInformatie"/>
  </office:meta>
</office:document-meta>
</file>