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grondruil Doelhof Aldeboarn</text:p>
      <text:section text:name="regeling_id1-3-2" text:style-name="regeling">
        <text:section text:name="aanhef_id1-3-2-1" text:style-name="aanhef">
          <text:section text:name="preambule_id1-3-2-1-1" text:style-name="preambule">
            <text:p text:style-name="al">
            <text:span text:style-name="nadrukondlijn">Objectinformatie verkoop</text:span>
          </text:p>
            <text:p text:style-name="al">Adres: nabij Doelhof 3a te Aldeboarn</text:p>
            <text:p text:style-name="al">Kadastraal perceel: gemeente Oldeboorn, sectie E, nummer 1927 deels</text:p>
            <text:p text:style-name="al">Perceelgrootte: 29 m²</text:p>
            <text:p text:style-name="al"/>
            <text:p text:style-name="al">
            <text:span text:style-name="nadrukondlijn">Objectinformatie aankoop</text:span>
          </text:p>
            <text:p text:style-name="al">Adres: nabij Doelhof 3a te Aldeboarn</text:p>
            <text:p text:style-name="al">Kadastraal perceel: gemeente Oldeboorn, sectie E, nummer 2223 deels</text:p>
            <text:p text:style-name="al">Perceelgrootte: 17 m²</text:p>
            <text:p text:style-name="al"/>
            <text:p text:style-name="al">
            <text:span text:style-name="nadrukondlijn">Voornemen tot aangaan ruilovereenkomst</text:span>
          </text:p>
            <text:p text:style-name="al">De gemeente Heerenveen is voornemens om een ruilovereenkomst te sluiten ten aanzien van de hiervoor omschreven percelen.</text:p>
            <text:p text:style-name="al"/>
            <text:p text:style-name="al">
            <text:span text:style-name="nadrukondlijn">De huidige eigenaren van het kadastrale perceel gemeente Oldeboorn, sectie E, nummer 2223 zijn de enige serieuze gegadigden</text:span>
          </text:p>
            <text:p text:style-name="al">Naar het oordeel van de gemeente Heerenveen zijn dit de enige serieuze gegadigden die in aanmerking komen voor de ruilovereenkomst ten aanzien van het hiervoor omschreven percelen, aangezien:</text:p>
            <text:p text:style-name="al">1. de gemeente voor de uitvoering van de plannen voor de herinrichting van de Doelhof het aangegeven te kopen perceel wenst te verwerven van de huidige eigenaren welke daartoe bereid zijn in ruil voor het aangegeven te verkopen perceel;</text:p>
            <text:p text:style-name="al">2.de te ruilen grond grenst niet aan andere percelen dan percelen die in eigendom zijn van de eigenaren van het aangrenzende percelen, waardoor deze eigenaren de enige serieuze gegadigden zijn. </text:p>
            <text:p text:style-name="al"/>
            <text:p text:style-name="al">Gelet op het voorgaande is de gemeente Heerenveen van oordeel dat er op grond van objectieve, redelijke en toetsbare criteria slechts één serieuze gegadigde in aanmerking komt voor het aangaan van de ruilovereenkomst ten aanzien van de hiervoor omschreven percelen. Ten overvloede zij erop gewezen dat de gemeente daarbij beleidsvrijheid toekomt.</text:p>
            <text:p text:style-name="al"/>
            <text:p text:style-name="al">
            <text:span text:style-name="nadrukondlijn">Vervaltermijn</text:span>
          </text:p>
            <text:p text:style-name="al">Indien u zich niet kunt verenigen met dit voornemen, dan dient u zich uiterlijk binnen 20 dagen na publicatie van dit bericht, met voldoende motivatie te melden bij de gemeente. </text:p>
            <text:p text:style-name="al"/>
            <text:p text:style-name="al">
            <text:span text:style-name="nadrukondlijn">Contactgegevens</text:span>
          </text:p>
            <text:p text:style-name="al">Als u zich wilt melden of als u vragen heeft naar aanleiding van deze publicatie, dan kunt u contact opnemen via e-mailadres grondverkoop@heerenveen.nl.</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02370</text:span><text:line-break/><text:date style:data-style-name="dag" text:fixed="true" text:date-value="2023-07-11"/><text:line-break/><text:date style:data-style-name="jaar" text:fixed="true" text:date-value="2023-07-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370</text:span><text:date style:data-style-name="nicedate" text:fixed="true" text:date-value="2023-07-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2370</text:span><text:date style:data-style-name="nicedate" text:fixed="true" text:date-value="2023-07-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7/xml/MC-DRP-OverigeInformatie-Web-CB.xml</meta:user-defined>
    <meta:user-defined meta:name="OVERHEID.Gemeente/DC.creator">Heerenveen</meta:user-defined>
    <meta:user-defined meta:name="OVERHEID.Informatietype/DC.type">officiële publicatie</meta:user-defined>
    <meta:user-defined meta:name="OVERHEIDop.Rubriek/DC.type">overige overheidsinformatie</meta:user-defined>
    <meta:user-defined meta:name="OVERHEID.Gemeente/OVERHEID.authority">Heerenveen</meta:user-defined>
    <meta:user-defined meta:name="OVERHEID.Gemeente/DCTERMS.publisher">Heerenveen</meta:user-defined>
    <meta:user-defined meta:name="OVERHEID.TaxonomieBeleidsagendaDecentraal/OVERHEID.category">Ruimte en infrastructuur | Organisatie en beleid</meta:user-defined>
    <dc:language>nl</dc:language>
    <meta:user-defined meta:name="OVERHEIDop.locatietype/OVERHEIDop.gebiedsmarkering">Vlak</meta:user-defined>
    <meta:user-defined meta:name="DC.title">Voornemen tot grondruil Doelhof Aldeboarn</meta:user-defined>
    <meta:user-defined meta:name="DCTERMS.W3CDTF/DCTERMS.available">2023-07-11</meta:user-defined>
    <meta:user-defined meta:name="DCTERMS.W3CDTF/OVERHEIDop.jaargang">2023</meta:user-defined>
    <meta:user-defined meta:name="OVERHEIDop.publicationIssue">302370</meta:user-defined>
    <meta:user-defined meta:name="OVERHEIDop.GmbID/DC.identifier">gmb-2023-302370</meta:user-defined>
    <meta:user-defined meta:name="OVERHEIDop.versieInformatie"/>
  </office:meta>
</office:document-meta>
</file>