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7-07-2023 hebben wij een reguliere omgevingsvergunning verleend voor het bouwen van een kapschuur op het adres Weth. Goselinkstraat 10b 7496PB in Hengevelde. Deze vergunning staat ingeschreven onder zaaknummer 0000540849.</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02305</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305</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305</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540849</meta:user-defined>
    <meta:user-defined meta:name="DCTERMS.abstract">het bouwen van een kapschuur</meta:user-defined>
    <dc:language>nl</dc:language>
    <meta:user-defined meta:name="OVERHEIDop.locatietype/OVERHEIDop.gebiedsmarkering">Punt</meta:user-defined>
    <meta:user-defined meta:name="DC.title">Op 07-07-2023 hebben wij een reguliere omgevingsvergunning verleend voor het bouwen van een kapschuur op het adres Weth. Goselinkstraat 10b 7496PB in Hengevelde. Deze vergunning staat ingeschreven onder zaaknummer 0000540849.</meta:user-defined>
    <meta:user-defined meta:name="DCTERMS.W3CDTF/DCTERMS.available">2023-07-11</meta:user-defined>
    <meta:user-defined meta:name="DCTERMS.W3CDTF/OVERHEIDop.jaargang">2023</meta:user-defined>
    <meta:user-defined meta:name="OVERHEIDop.publicationIssue">302305</meta:user-defined>
    <meta:user-defined meta:name="OVERHEIDop.GmbID/DC.identifier">gmb-2023-302305</meta:user-defined>
    <meta:user-defined meta:name="OVERHEIDop.versieInformatie"/>
  </office:meta>
</office:document-meta>
</file>