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- en achterkant van een woning, De Vischkom 11 te Vleuten,  HZ_WABO-23-2010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ischkom 11 te Vleuten</text:p>
            <text:p text:style-name="common-al">HZ_WABO-23-20107</text:p>
            <text:p text:style-name="common-al">Toelichting: het bouwen van een dakkapel aan de voor- en achterkant van een woning</text:p>
            <text:p text:style-name="common-al">Datum besluit: 6 juli 2023</text:p>
            <text:p text:style-name="common-al">Startdatum bezwaartermijn: 7 jul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01698</text:span><text:line-break/><text:date style:data-style-name="dag" text:fixed="true" text:date-value="2023-07-10"/><text:line-break/><text:date style:data-style-name="jaar" text:fixed="true" text:date-value="2023-07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1698</text:span><text:date style:data-style-name="nicedate" text:fixed="true" text:date-value="2023-07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1698</text:span><text:date style:data-style-name="nicedate" text:fixed="true" text:date-value="2023-07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- en achterkant van een woning, De Vischkom 11 te Vleuten,  HZ_WABO-23-20107</meta:user-defined>
    <meta:user-defined meta:name="DCTERMS.W3CDTF/DCTERMS.available">2023-07-10</meta:user-defined>
    <meta:user-defined meta:name="DCTERMS.W3CDTF/OVERHEIDop.jaargang">2023</meta:user-defined>
    <meta:user-defined meta:name="OVERHEIDop.externeBijlage">Besluit omgevingsvergunning publiceerbaar|exb-2023-33795</meta:user-defined>
    <meta:user-defined meta:name="OVERHEIDop.externeBijlage">Aanvraag publiceerbaar-A|exb-2023-33796</meta:user-defined>
    <meta:user-defined meta:name="OVERHEIDop.publicationIssue">301698</meta:user-defined>
    <meta:user-defined meta:name="OVERHEIDop.GmbID/DC.identifier">gmb-2023-301698</meta:user-defined>
    <meta:user-defined meta:name="OVERHEIDop.versieInformatie"/>
  </office:meta>
</office:document-meta>
</file>