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/ dakopbouw met balkon aan de voorzijde, Van Swindenstraat 40 te Utrecht,  HZ_WABO-23-114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Swindenstraat 40 te Utrecht</text:p>
            <text:p text:style-name="common-al">HZ_WABO-23-11469</text:p>
            <text:p text:style-name="common-al">Toelichting: het bouwen van een derde bouwlaag / dakopbouw met balkon aan de voorzijde</text:p>
            <text:p text:style-name="common-al">Datum besluit: 4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1290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90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290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/ dakopbouw met balkon aan de voorzijde, Van Swindenstraat 40 te Utrecht,  HZ_WABO-23-11469</meta:user-defined>
    <meta:user-defined meta:name="DCTERMS.W3CDTF/DCTERMS.available">2023-07-10</meta:user-defined>
    <meta:user-defined meta:name="DCTERMS.W3CDTF/OVERHEIDop.jaargang">2023</meta:user-defined>
    <meta:user-defined meta:name="OVERHEIDop.externeBijlage">Publiceerbaar-A|exb-2023-33729</meta:user-defined>
    <meta:user-defined meta:name="OVERHEIDop.externeBijlage">Besluit omgevingsvergunning publiceerbaar|exb-2023-33730</meta:user-defined>
    <meta:user-defined meta:name="OVERHEIDop.publicationIssue">301290</meta:user-defined>
    <meta:user-defined meta:name="OVERHEIDop.GmbID/DC.identifier">gmb-2023-301290</meta:user-defined>
    <meta:user-defined meta:name="OVERHEIDop.versieInformatie"/>
  </office:meta>
</office:document-meta>
</file>