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en gebruik grond of bouwwerk in strijd met bestemmingsplan: Industrieweg 13, Ter Apel, plaatsen van een aanbouw, verzenddatum: 6 jul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01132</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132</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132</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bouwen bouwwerk en gebruik grond of bouwwerk in strijd met bestemmingsplan: Industrieweg 13, Ter Apel, plaatsen van een aanbouw, verzenddatum: 6 juli 2023.</meta:user-defined>
    <meta:user-defined meta:name="DCTERMS.W3CDTF/DCTERMS.available">2023-07-10</meta:user-defined>
    <meta:user-defined meta:name="DCTERMS.W3CDTF/OVERHEIDop.jaargang">2023</meta:user-defined>
    <meta:user-defined meta:name="OVERHEIDop.publicationIssue">301132</meta:user-defined>
    <meta:user-defined meta:name="OVERHEIDop.GmbID/DC.identifier">gmb-2023-301132</meta:user-defined>
    <meta:user-defined meta:name="OVERHEIDop.versieInformatie"/>
  </office:meta>
</office:document-meta>
</file>