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Frans Halslaan 18, 2182MJ Hillegom, het bouwen van een dakkapel op het voordakvlak van de woning. Kenmerk Z2023-0000016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voordakvlak van de woning op de locatie Frans Halslaan 18, 2182MJ Hillego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6 juli 2023</text:p>
            <text:p text:style-name="common-al">
            <text:span text:style-name="nadrukcur">Uiterlijke reactiedatum:</text:span>18 augustus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01051</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051</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051</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Frans Halslaan 18, 2182MJ Hillegom, het bouwen van een dakkapel op het voordakvlak van de woning. Kenmerk Z2023-00000165.</meta:user-defined>
    <meta:user-defined meta:name="DCTERMS.W3CDTF/DCTERMS.available">2023-07-11</meta:user-defined>
    <meta:user-defined meta:name="DCTERMS.W3CDTF/OVERHEIDop.jaargang">2023</meta:user-defined>
    <meta:user-defined meta:name="OVERHEIDop.publicationIssue">301051</meta:user-defined>
    <meta:user-defined meta:name="OVERHEIDop.GmbID/DC.identifier">gmb-2023-301051</meta:user-defined>
    <meta:user-defined meta:name="OVERHEIDop.versieInformatie"/>
  </office:meta>
</office:document-meta>
</file>