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dakterras op een woning, Duizendknooplaan 39 te Vleuten,  HZ_WABO-23-167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uizendknooplaan 39 te Vleuten</text:p>
            <text:p text:style-name="common-al">HZ_WABO-23-16723</text:p>
            <text:p text:style-name="common-al">Toelichting: het bouwen van een dakopbouw en dakterras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0964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964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964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en dakterras op een woning, Duizendknooplaan 39 te Vleuten,  HZ_WABO-23-16723</meta:user-defined>
    <meta:user-defined meta:name="DCTERMS.W3CDTF/DCTERMS.available">2023-07-10</meta:user-defined>
    <meta:user-defined meta:name="DCTERMS.W3CDTF/OVERHEIDop.jaargang">2023</meta:user-defined>
    <meta:user-defined meta:name="OVERHEIDop.publicationIssue">300964</meta:user-defined>
    <meta:user-defined meta:name="OVERHEIDop.GmbID/DC.identifier">gmb-2023-300964</meta:user-defined>
    <meta:user-defined meta:name="OVERHEIDop.versieInformatie"/>
  </office:meta>
</office:document-meta>
</file>