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bouwen (legaliseren) van een bijgebouw bij de woning, het bouwen van een dakkapel op het bijgebouw het gebruiken van het bijgebouw als bed and breakfast en het plaatsen van een erfafscheiding, Fortlaan 4 te Utrecht,  HZ_WABO-23-11314</text:p>
      <text:section text:name="zakelijke-mededeling_id1-3-2" text:style-name="zakelijke-mededeling">
        <text:section text:name="zakelijke-mededeling-tekst_id1-3-2-1" text:style-name="zakelijke-mededeling-tekst">
          <text:section text:name="tekst_id1-3-2-1-1" text:style-name="tekst">
            <text:p text:style-name="common-al">Fortlaan 4 te Utrecht</text:p>
            <text:p text:style-name="common-al">HZ_WABO-23-11314</text:p>
            <text:p text:style-name="common-al">Toelichting: het bouwen (legaliseren) van een bijgebouw bij de woning, het bouwen van een dakkapel op het bijgebouw het gebruiken van het bijgebouw als bed and breakfast en het plaatsen van een erfafscheiding</text:p>
            <text:p text:style-name="common-al">Datum besluit: 4 juli 2023</text:p>
            <text:p text:style-name="common-al">Startdatum bezwaartermijn: 6 juli 2023</text:p>
            <text:p text:style-name="common-al">Besluit: Geweiger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9035</text:span><text:line-break/><text:date style:data-style-name="dag" text:fixed="true" text:date-value="2023-07-07"/><text:line-break/><text:date style:data-style-name="jaar" text:fixed="true" text:date-value="2023-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9035</text:span><text:date style:data-style-name="nicedate" text:fixed="true" text:date-value="2023-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9035</text:span><text:date style:data-style-name="nicedate" text:fixed="true" text:date-value="2023-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het bouwen (legaliseren) van een bijgebouw bij de woning, het bouwen van een dakkapel op het bijgebouw het gebruiken van het bijgebouw als bed and breakfast en het plaatsen van een erfafscheiding, Fortlaan 4 te Utrecht,  HZ_WABO-23-11314</meta:user-defined>
    <meta:user-defined meta:name="DCTERMS.W3CDTF/DCTERMS.available">2023-07-07</meta:user-defined>
    <meta:user-defined meta:name="DCTERMS.W3CDTF/OVERHEIDop.jaargang">2023</meta:user-defined>
    <meta:user-defined meta:name="OVERHEIDop.externeBijlage">Publiceerbaar-A|exb-2023-33497</meta:user-defined>
    <meta:user-defined meta:name="OVERHEIDop.externeBijlage">Besluit weigering omgevingsvergunning publiceer...|exb-2023-33498</meta:user-defined>
    <meta:user-defined meta:name="OVERHEIDop.publicationIssue">299035</meta:user-defined>
    <meta:user-defined meta:name="OVERHEIDop.GmbID/DC.identifier">gmb-2023-299035</meta:user-defined>
    <meta:user-defined meta:name="OVERHEIDop.versieInformatie"/>
  </office:meta>
</office:document-meta>
</file>