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an rechtswege verleende omgevingsvergunning (reguliere procedure), het bouwen van een schuur met overkapping, De Greide 11, Oentsjerk</text:p>
      <text:section text:name="zakelijke-mededeling_id1-3-2" text:style-name="zakelijke-mededeling">
        <text:section text:name="zakelijke-mededeling-tekst_id1-3-2-1" text:style-name="zakelijke-mededeling-tekst">
          <text:section text:name="tekst_id1-3-2-1-1" text:style-name="tekst">
            <text:p text:style-name="common-al">De Greide 11, Oentsjerk</text:p>
            <text:p text:style-name="common-al">Olo: 7618623</text:p>
            <text:p text:style-name="common-al">het bouwen van een schuur met overkapping</text:p>
            <text:p text:style-name="common-al">Datum ontvangst: 25 februari 2023</text:p>
            <text:p text:style-name="common-al">Datum bekendmaking besluit: 05 juli 2023</text:p>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gemotiveerd bezwaarschrift indienen. Wanneer onverwijlde spoed dit vereist, bestaat de mogelijkheid om daarnaast een verzoek tot het treffen van een voorlopige voorziening in te dienen bij de Voorzieningenrechter van de Rechtbank Noord-Nederland afdeling Bestuursrecht, Postbus 150, 9700 AD Groningen of digitaal via http://loket.rechtspraak.nl/bestuurs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298952</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8952</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8952</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Tytsjerksteradiel - Van rechtswege verleende omgevingsvergunning (reguliere procedure), het bouwen van een schuur met overkapping, De Greide 11, Oentsjerk</meta:user-defined>
    <meta:user-defined meta:name="DCTERMS.W3CDTF/DCTERMS.available">2023-07-12</meta:user-defined>
    <meta:user-defined meta:name="DCTERMS.W3CDTF/OVERHEIDop.jaargang">2023</meta:user-defined>
    <meta:user-defined meta:name="OVERHEIDop.publicationIssue">298952</meta:user-defined>
    <meta:user-defined meta:name="OVERHEIDop.GmbID/DC.identifier">gmb-2023-298952</meta:user-defined>
    <meta:user-defined meta:name="OVERHEIDop.versieInformatie"/>
  </office:meta>
</office:document-meta>
</file>