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06-2023 hebben wij aanvraag reguliere omgevingsvergunning voor het bouwen van een woning op het adres Stokkumerweg tegenover nummer 31 te Markelo, [MKL00Q01543]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06-2023 hebben wij een aanvraag Omgevingsvergunning regulier ontvangen. De aanvraag heeft betrekking op de onderdeel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98522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522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522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69040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p 29-06-2023 hebben wij aanvraag reguliere omgevingsvergunning voor het bouwen van een woning op het adres Stokkumerweg tegenover nummer 31 te Markelo, [MKL00Q01543] ontvangen.</meta:user-defined>
    <meta:user-defined meta:name="DCTERMS.W3CDTF/DCTERMS.available">2023-07-07</meta:user-defined>
    <meta:user-defined meta:name="DCTERMS.W3CDTF/OVERHEIDop.jaargang">2023</meta:user-defined>
    <meta:user-defined meta:name="OVERHEIDop.publicationIssue">298522</meta:user-defined>
    <meta:user-defined meta:name="OVERHEIDop.GmbID/DC.identifier">gmb-2023-298522</meta:user-defined>
    <meta:user-defined meta:name="OVERHEIDop.versieInformatie"/>
  </office:meta>
</office:document-meta>
</file>