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het bouwen van een bedrijfspand op het perceel Amersfoort (AMF00) D 80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het bouwen van een bedrijfspand op het perceel Amersfoort (AMF00) D 8079</text:span>
          </text:p>
            <text:p text:style-name="common-al">De Gemeente Amersfoort heeft op 26-06-2023 een aanvraag voor een omgevingsvergunning ontvangen voor het het bouwen van een bedrijfspand op het perceel Amersfoort (AMF00) D 8079, met kenmerk CLZ-00004117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1-08-2023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98409</text:span><text:line-break/><text:date style:data-style-name="dag" text:fixed="true" text:date-value="2023-07-07"/><text:line-break/><text:date style:data-style-name="jaar" text:fixed="true" text:date-value="2023-07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8409</text:span><text:date style:data-style-name="nicedate" text:fixed="true" text:date-value="2023-07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8409</text:span><text:date style:data-style-name="nicedate" text:fixed="true" text:date-value="2023-07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CLZ-00004117</meta:user-defined>
    <dc:language>nl</dc:language>
    <meta:user-defined meta:name="OVERHEIDop.locatietype/OVERHEIDop.gebiedsmarkering">Perceel</meta:user-defined>
    <meta:user-defined meta:name="DC.title">Ontvangen aanvraag omgevingsvergunning voor het het bouwen van een bedrijfspand op het perceel Amersfoort (AMF00) D 8079</meta:user-defined>
    <meta:user-defined meta:name="DCTERMS.W3CDTF/DCTERMS.available">2023-07-07</meta:user-defined>
    <meta:user-defined meta:name="DCTERMS.W3CDTF/OVERHEIDop.jaargang">2023</meta:user-defined>
    <meta:user-defined meta:name="OVERHEIDop.publicationIssue">298409</meta:user-defined>
    <meta:user-defined meta:name="OVERHEIDop.GmbID/DC.identifier">gmb-2023-298409</meta:user-defined>
    <meta:user-defined meta:name="OVERHEIDop.versieInformatie"/>
  </office:meta>
</office:document-meta>
</file>