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t in behandeling genomen aanvraag omgevingsvergunning - Zuivelstraat 5 te Ruinen: bouwen van een schuur (05-07-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298335</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8335</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8335</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Niet in behandeling genomen aanvraag omgevingsvergunning - Zuivelstraat 5 te Ruinen: bouwen van een schuur (05-07-2023)</meta:user-defined>
    <meta:user-defined meta:name="DCTERMS.W3CDTF/DCTERMS.available">2023-07-12</meta:user-defined>
    <meta:user-defined meta:name="DCTERMS.W3CDTF/OVERHEIDop.jaargang">2023</meta:user-defined>
    <meta:user-defined meta:name="OVERHEIDop.publicationIssue">298335</meta:user-defined>
    <meta:user-defined meta:name="OVERHEIDop.GmbID/DC.identifier">gmb-2023-298335</meta:user-defined>
    <meta:user-defined meta:name="OVERHEIDop.versieInformatie"/>
  </office:meta>
</office:document-meta>
</file>