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eliestraat 8A - meerdere locatie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2.1 en 2.2. Wet algemene bepalingen omgevingsrecht). </text:p>
            <text:p text:style-name="common-al">Leliestraat 8A, 3071VG, vervangen van de kozijnen in de voorgevels. Het is de bedoeling de bestaande kozijnen in het geheel te vervangen door nieuwe houten draai-/kiepkozijnen, uitgevoerd in de kleuren Monumentengroen, Grachtengroen, Standgroen en de bestaande blauwe kleur. Locaties Leliestaat 8 t/m 22 (even) 3071VG, Burgemeester Hoffmanplein 18 t/m 28 (even) 3071XK, Tulpstraat 1 t/m 11 (oneven) 3071VR en Prins Hendrikkade 86 en 88 3071KE (datum besluit 04-07-2023, op dezelfde dag verzonden, dossiernummer OMV.22.12.00061).</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U kunt uw bezwaarschrift ook via internet indienen via het webformulier. Dit is te vinden onder het kopje ‘Formulier’ op de website.www.rotterdam.nl/bezwaar-overig-indienen. U heeft daarvoor wel een DigiD-code, of als bedrijf een E-herkenning, nodig. Deze kunt u aanvragen via www.DigiD-code, respectievelijk www.eherkenning.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98129</text:span><text:line-break/><text:date style:data-style-name="dag" text:fixed="true" text:date-value="2023-07-07"/><text:line-break/><text:date style:data-style-name="jaar" text:fixed="true" text:date-value="2023-07-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8129</text:span><text:date style:data-style-name="nicedate" text:fixed="true" text:date-value="2023-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8129</text:span><text:date style:data-style-name="nicedate" text:fixed="true" text:date-value="2023-07-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erleende omgevingsvergunning Leliestraat 8A - meerdere locaties</meta:user-defined>
    <meta:user-defined meta:name="DCTERMS.W3CDTF/DCTERMS.available">2023-07-07</meta:user-defined>
    <meta:user-defined meta:name="DCTERMS.W3CDTF/OVERHEIDop.jaargang">2023</meta:user-defined>
    <meta:user-defined meta:name="OVERHEIDop.publicationIssue">298129</meta:user-defined>
    <meta:user-defined meta:name="OVERHEIDop.GmbID/DC.identifier">gmb-2023-298129</meta:user-defined>
    <meta:user-defined meta:name="OVERHEIDop.versieInformatie"/>
  </office:meta>
</office:document-meta>
</file>