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bedrijfsverzamelgebouw aan De Iepenwei (GDM00 N 1238)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bedrijfsverzamelgebouw (Uitweg, Bouwen), De Iepenwei (GDM00 N 1238), in Geldermalsen (29-06-2023) (geen bezwaar mogelijk), ODR230834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98126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126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126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8342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bedrijfsverzamelgebouw aan De Iepenwei (GDM00 N 1238) te Geldermalsen</meta:user-defined>
    <meta:user-defined meta:name="DCTERMS.W3CDTF/DCTERMS.available">2023-07-11</meta:user-defined>
    <meta:user-defined meta:name="DCTERMS.W3CDTF/OVERHEIDop.jaargang">2023</meta:user-defined>
    <meta:user-defined meta:name="OVERHEIDop.publicationIssue">298126</meta:user-defined>
    <meta:user-defined meta:name="OVERHEIDop.GmbID/DC.identifier">gmb-2023-298126</meta:user-defined>
    <meta:user-defined meta:name="OVERHEIDop.versieInformatie"/>
  </office:meta>
</office:document-meta>
</file>