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an der Meydestraat 40B-02 - Rijks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Van der Meydestraat 40B-02, 3039TK, realiseren van een dakterras. Handelingen met gevolgen voor beschermde monumenten (aanvraagdatum 27-06-2023, dossiernummer OMV.23.06.00361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97580</text:span><text:line-break/><text:date style:data-style-name="dag" text:fixed="true" text:date-value="2023-07-07"/><text:line-break/><text:date style:data-style-name="jaar" text:fixed="true" text:date-value="2023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7580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7580</text:span><text:date style:data-style-name="nicedate" text:fixed="true" text:date-value="2023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Van der Meydestraat 40B-02 - Rijksmonument</meta:user-defined>
    <meta:user-defined meta:name="DCTERMS.W3CDTF/DCTERMS.available">2023-07-07</meta:user-defined>
    <meta:user-defined meta:name="DCTERMS.W3CDTF/OVERHEIDop.jaargang">2023</meta:user-defined>
    <meta:user-defined meta:name="OVERHEIDop.publicationIssue">297580</meta:user-defined>
    <meta:user-defined meta:name="OVERHEIDop.GmbID/DC.identifier">gmb-2023-297580</meta:user-defined>
    <meta:user-defined meta:name="OVERHEIDop.versieInformatie"/>
  </office:meta>
</office:document-meta>
</file>