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oiersgracht 19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 stremmen, Looiersgracht 19 t/m 21, 18-07-2023, Locatie: Looiersgracht 19A</text:p>
            <text:p text:style-name="common-al">Looptijd :18-07-2023 t/m 18-07-2023</text:p>
            <text:p text:style-name="common-al">Verzonden naar aanvrager op: 04-07-2023</text:p>
            <text:p text:style-name="common-al">Kenmerk gemeente: Z/23/21869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3/218693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97156</text:span><text:line-break/><text:date style:data-style-name="dag" text:fixed="true" text:date-value="2023-07-07"/><text:line-break/><text:date style:data-style-name="jaar" text:fixed="true" text:date-value="2023-07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7156</text:span><text:date style:data-style-name="nicedate" text:fixed="true" text:date-value="2023-07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7156</text:span><text:date style:data-style-name="nicedate" text:fixed="true" text:date-value="2023-07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86937</meta:user-defined>
    <meta:user-defined meta:name="DCTERMS.abstract">TVM stremmen, Looiersgracht 19 t/m 21, 18-07-2023, Looiersgracht 19A</meta:user-defined>
    <dc:language>nl</dc:language>
    <meta:user-defined meta:name="OVERHEIDop.locatietype/OVERHEIDop.gebiedsmarkering">Punt</meta:user-defined>
    <meta:user-defined meta:name="DC.title">Besluit apv vergunning Verleend - Looiersgracht 19A</meta:user-defined>
    <meta:user-defined meta:name="DCTERMS.W3CDTF/DCTERMS.available">2023-07-07</meta:user-defined>
    <meta:user-defined meta:name="DCTERMS.W3CDTF/OVERHEIDop.jaargang">2023</meta:user-defined>
    <meta:user-defined meta:name="OVERHEIDop.publicationIssue">297156</meta:user-defined>
    <meta:user-defined meta:name="OVERHEIDop.GmbID/DC.identifier">gmb-2023-297156</meta:user-defined>
    <meta:user-defined meta:name="OVERHEIDop.versieInformatie"/>
  </office:meta>
</office:document-meta>
</file>