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en het vervangen van kozijnen, Chrysantstraat 16 te Utrecht, HZ_WABO-23-230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rysantstraat 16 te Utrecht</text:span>
          </text:p>
            <text:p text:style-name="common-al">HZ_WABO-23-23092</text:p>
            <text:p text:style-name="common-al">Toelichting: het bouwen van een dakopbouw op een woning en het vervangen van kozijnen</text:p>
            <text:p text:style-name="common-al">Datum ontvangst aanvraag: 3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6859</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6859</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6859</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en het vervangen van kozijnen, Chrysantstraat 16 te Utrecht, HZ_WABO-23-23092</meta:user-defined>
    <meta:user-defined meta:name="DCTERMS.W3CDTF/DCTERMS.available">2023-07-06</meta:user-defined>
    <meta:user-defined meta:name="DCTERMS.W3CDTF/OVERHEIDop.jaargang">2023</meta:user-defined>
    <meta:user-defined meta:name="OVERHEIDop.externeBijlage">Aanvraagdocument  publiceerbaar-A|exb-2023-33227</meta:user-defined>
    <meta:user-defined meta:name="OVERHEIDop.publicationIssue">296859</meta:user-defined>
    <meta:user-defined meta:name="OVERHEIDop.GmbID/DC.identifier">gmb-2023-296859</meta:user-defined>
    <meta:user-defined meta:name="OVERHEIDop.versieInformatie"/>
  </office:meta>
</office:document-meta>
</file>