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nderwijsgebouw, Jenalaan 19  te Utrecht,  HZ_WABO-23-139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nalaan 19  te Utrecht</text:p>
            <text:p text:style-name="common-al">HZ_WABO-23-13914</text:p>
            <text:p text:style-name="common-al">Toelichting: het bouwen van een onderwijs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6696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696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6696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onderwijsgebouw, Jenalaan 19  te Utrecht,  HZ_WABO-23-13914</meta:user-defined>
    <meta:user-defined meta:name="DCTERMS.W3CDTF/DCTERMS.available">2023-07-06</meta:user-defined>
    <meta:user-defined meta:name="DCTERMS.W3CDTF/OVERHEIDop.jaargang">2023</meta:user-defined>
    <meta:user-defined meta:name="OVERHEIDop.publicationIssue">296696</meta:user-defined>
    <meta:user-defined meta:name="OVERHEIDop.GmbID/DC.identifier">gmb-2023-296696</meta:user-defined>
    <meta:user-defined meta:name="OVERHEIDop.versieInformatie"/>
  </office:meta>
</office:document-meta>
</file>