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bovenwoning, Bemuurde Weerd O.Z. 67 BS te Utrecht,  HZ_WABO-22-403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muurde Weerd O.Z. 67 BS te Utrecht</text:p>
            <text:p text:style-name="common-al">HZ_WABO-22-40358</text:p>
            <text:p text:style-name="common-al">Toelichting: het bouwen van een dakopbouw op een boven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600</text:span><text:line-break/><text:date style:data-style-name="dag" text:fixed="true" text:date-value="2023-01-24"/><text:line-break/><text:date style:data-style-name="jaar" text:fixed="true" text:date-value="2023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00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00</text:span><text:date style:data-style-name="nicedate" text:fixed="true" text:date-value="2023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bovenwoning, Bemuurde Weerd O.Z. 67 BS te Utrecht,  HZ_WABO-22-40358</meta:user-defined>
    <meta:user-defined meta:name="DCTERMS.W3CDTF/DCTERMS.available">2023-01-24</meta:user-defined>
    <meta:user-defined meta:name="DCTERMS.W3CDTF/OVERHEIDop.jaargang">2023</meta:user-defined>
    <meta:user-defined meta:name="OVERHEIDop.publicationIssue">29600</meta:user-defined>
    <meta:user-defined meta:name="OVERHEIDop.GmbID/DC.identifier">gmb-2023-29600</meta:user-defined>
    <meta:user-defined meta:name="OVERHEIDop.versieInformatie"/>
  </office:meta>
</office:document-meta>
</file>