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KUNSTWERK (BEELD), MINCKELERSTRAAT, NABIJ NUMMER 1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kunstwerk (beeld) op het perceel minckelerstraat, nabij nummer 11 heerenveen  (03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5879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879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879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PLAATSEN VAN EEN KUNSTWERK (BEELD), MINCKELERSTRAAT, NABIJ NUMMER 11 TE HEERENVEEN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5879</meta:user-defined>
    <meta:user-defined meta:name="OVERHEIDop.GmbID/DC.identifier">gmb-2023-295879</meta:user-defined>
    <meta:user-defined meta:name="OVERHEIDop.versieInformatie"/>
  </office:meta>
</office:document-meta>
</file>