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erdoksdijk 605 en Coffijboomstraat 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 6 P. vakken reserveren
Westerdoksdijk 605
17-07-2023, Locatie: Westerdoksdijk 605 en Coffijboomstraat 78</text:p>
            <text:p text:style-name="common-al">Looptijd :17-07-2023 t/m 17-07-2023</text:p>
            <text:p text:style-name="common-al">Verzonden naar aanvrager op: 03-07-2023</text:p>
            <text:p text:style-name="common-al">Kenmerk gemeente: Z/23/21860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18601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94775</text:span><text:line-break/><text:date style:data-style-name="dag" text:fixed="true" text:date-value="2023-07-06"/><text:line-break/><text:date style:data-style-name="jaar" text:fixed="true" text:date-value="2023-07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4775</text:span><text:date style:data-style-name="nicedate" text:fixed="true" text:date-value="2023-07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4775</text:span><text:date style:data-style-name="nicedate" text:fixed="true" text:date-value="2023-07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86015</meta:user-defined>
    <meta:user-defined meta:name="DCTERMS.abstract">TVM 6 P. vakken reserveren Westerdoksdijk 605 17-07-2023, Westerdoksdijk 605 en Coffijboomstraat 78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apv vergunning Verleend - Westerdoksdijk 605 en Coffijboomstraat 78</meta:user-defined>
    <meta:user-defined meta:name="DCTERMS.W3CDTF/DCTERMS.available">2023-07-06</meta:user-defined>
    <meta:user-defined meta:name="DCTERMS.W3CDTF/OVERHEIDop.jaargang">2023</meta:user-defined>
    <meta:user-defined meta:name="OVERHEIDop.publicationIssue">294775</meta:user-defined>
    <meta:user-defined meta:name="OVERHEIDop.GmbID/DC.identifier">gmb-2023-294775</meta:user-defined>
    <meta:user-defined meta:name="OVERHEIDop.versieInformatie"/>
  </office:meta>
</office:document-meta>
</file>