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ofdweg 65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 10 vakken, Stremmen, Curaçaostraat 74, 18-7-2023 tm 19-7-2023, Locatie: Hoofdweg 65-H</text:p>
            <text:p text:style-name="common-al">Looptijd :18-07-2023 t/m 19-07-2023</text:p>
            <text:p text:style-name="common-al">Verzonden naar aanvrager op: 03-07-2023</text:p>
            <text:p text:style-name="common-al">Kenmerk gemeente: Z/23/218567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3/218567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94724</text:span><text:line-break/><text:date style:data-style-name="dag" text:fixed="true" text:date-value="2023-07-06"/><text:line-break/><text:date style:data-style-name="jaar" text:fixed="true" text:date-value="2023-07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4724</text:span><text:date style:data-style-name="nicedate" text:fixed="true" text:date-value="2023-07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4724</text:span><text:date style:data-style-name="nicedate" text:fixed="true" text:date-value="2023-07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85670</meta:user-defined>
    <meta:user-defined meta:name="DCTERMS.abstract">TVM 10 vakken, Stremmen, Curaçaostraat 74, 18-7-2023 tm 19-7-2023, Hoofdweg 65-H</meta:user-defined>
    <dc:language>nl</dc:language>
    <meta:user-defined meta:name="OVERHEIDop.locatietype/OVERHEIDop.gebiedsmarkering">Punt</meta:user-defined>
    <meta:user-defined meta:name="DC.title">Besluit apv vergunning Verleend - Hoofdweg 65-H</meta:user-defined>
    <meta:user-defined meta:name="DCTERMS.W3CDTF/DCTERMS.available">2023-07-06</meta:user-defined>
    <meta:user-defined meta:name="DCTERMS.W3CDTF/OVERHEIDop.jaargang">2023</meta:user-defined>
    <meta:user-defined meta:name="OVERHEIDop.publicationIssue">294724</meta:user-defined>
    <meta:user-defined meta:name="OVERHEIDop.GmbID/DC.identifier">gmb-2023-294724</meta:user-defined>
    <meta:user-defined meta:name="OVERHEIDop.versieInformatie"/>
  </office:meta>
</office:document-meta>
</file>