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Intrekking omgevingsvergunning, het bouwen van een dakopbouw op een woning, Madoerastraat 15 te Utrecht, HZ_INT-21-461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Madoerastraat 15 te Utrech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INT-21-4617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Het bouwen van een dakopbouw op een woning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10-01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zwaar mak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egen dit besluit kunt u bezwaar maken binnen 6 weken na de datum van deze publicatie. Dit kan online via www.utrecht.nl/bezwaar. Als u schriftelijk bezwaar wilt maken per brief, dan kunt u uw bezwaarschrift sturen naar het College van burgemeester en wethouders, afdeling Juridische Zaken, Postbus 16200, 3500 CE Utrecht. In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Stukken inzi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ijk op deze webpagina in de linker kolom of er bijlagen staan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E-mail naar bekendmakingen@utrecht.nl de volgende gegevens: het kenmerk van deze aanvraag, uw naam, adres en telefoonnummer, en welke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om naar het Stadskantoor en maak hiervoor een balie-afspraak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4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440</text:span><text:line-break/><text:date style:data-style-name="dag" text:fixed="true" text:date-value="2023-01-23"/><text:line-break/><text:date style:data-style-name="jaar" text:fixed="true" text:date-value="2023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440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440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0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Intrekking omgevingsvergunning, het bouwen van een dakopbouw op een woning, Madoerastraat 15 te Utrecht, HZ_INT-21-46173</meta:user-defined>
    <meta:user-defined meta:name="DCTERMS.W3CDTF/DCTERMS.available">2023-01-23</meta:user-defined>
    <meta:user-defined meta:name="DCTERMS.W3CDTF/OVERHEIDop.jaargang">2023</meta:user-defined>
    <meta:user-defined meta:name="OVERHEIDop.publicationIssue">29440</meta:user-defined>
    <meta:user-defined meta:name="OVERHEIDop.GmbID/DC.identifier">gmb-2023-29440</meta:user-defined>
    <meta:user-defined meta:name="OVERHEIDop.versieInformatie"/>
  </office:meta>
</office:document-meta>
</file>