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- en achterkant van een woning, Chinesetuinlaan 2A te Vleuten,  HZ_WABO-23-187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inesetuinlaan 2A te Vleuten</text:p>
            <text:p text:style-name="common-al">HZ_WABO-23-18798</text:p>
            <text:p text:style-name="common-al">Toelichting: het bouwen van een dakkapel aan de voor- en achterkant van een woning</text:p>
            <text:p text:style-name="common-al">Datum besluit: 30 juni 2023</text:p>
            <text:p text:style-name="common-al">Startdatum bezwaartermijn: 4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3979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3979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3979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- en achterkant van een woning, Chinesetuinlaan 2A te Vleuten,  HZ_WABO-23-18798</meta:user-defined>
    <meta:user-defined meta:name="DCTERMS.W3CDTF/DCTERMS.available">2023-07-05</meta:user-defined>
    <meta:user-defined meta:name="DCTERMS.W3CDTF/OVERHEIDop.jaargang">2023</meta:user-defined>
    <meta:user-defined meta:name="OVERHEIDop.externeBijlage">Aanvraag publiceerbaar-A|exb-2023-32868</meta:user-defined>
    <meta:user-defined meta:name="OVERHEIDop.externeBijlage">Besluit omgevingsvergunning publiceerbaar|exb-2023-32869</meta:user-defined>
    <meta:user-defined meta:name="OVERHEIDop.publicationIssue">293979</meta:user-defined>
    <meta:user-defined meta:name="OVERHEIDop.GmbID/DC.identifier">gmb-2023-293979</meta:user-defined>
    <meta:user-defined meta:name="OVERHEIDop.versieInformatie"/>
  </office:meta>
</office:document-meta>
</file>