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dakterras aan de achterkant van een woning, Van Koetsveldstraat 7 te Utrecht,  HZ_WABO-23-104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Koetsveldstraat 7 te Utrecht</text:p>
            <text:p text:style-name="common-al">HZ_WABO-23-10443</text:p>
            <text:p text:style-name="common-al">Toelichting: het bouwen van een dakopbouw en dakterras aan de achterkant van een woning</text:p>
            <text:p text:style-name="common-al">Datum besluit: 3 juli 2023</text:p>
            <text:p text:style-name="common-al">Startdatum bezwaartermijn: 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3943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94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94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dakterras aan de achterkant van een woning, Van Koetsveldstraat 7 te Utrecht,  HZ_WABO-23-10443</meta:user-defined>
    <meta:user-defined meta:name="DCTERMS.W3CDTF/DCTERMS.available">2023-07-05</meta:user-defined>
    <meta:user-defined meta:name="DCTERMS.W3CDTF/OVERHEIDop.jaargang">2023</meta:user-defined>
    <meta:user-defined meta:name="OVERHEIDop.externeBijlage">Publiceerbaar-A|exb-2023-32862</meta:user-defined>
    <meta:user-defined meta:name="OVERHEIDop.externeBijlage">Besluit omgevingsvergunning publiceerbaar|exb-2023-32863</meta:user-defined>
    <meta:user-defined meta:name="OVERHEIDop.publicationIssue">293943</meta:user-defined>
    <meta:user-defined meta:name="OVERHEIDop.GmbID/DC.identifier">gmb-2023-293943</meta:user-defined>
    <meta:user-defined meta:name="OVERHEIDop.versieInformatie"/>
  </office:meta>
</office:document-meta>
</file>