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WONING (KOZIJNEN), SCHANS 33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kozijnen) op het perceel Schans 33 te Heerenveen  (01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3848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84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848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ANDEREN VAN EEN WONING (KOZIJNEN), SCHANS 33 TE HEERENVEEN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3848</meta:user-defined>
    <meta:user-defined meta:name="OVERHEIDop.GmbID/DC.identifier">gmb-2023-293848</meta:user-defined>
    <meta:user-defined meta:name="OVERHEIDop.versieInformatie"/>
  </office:meta>
</office:document-meta>
</file>