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beleidskader zonneparken 201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van Heerenveen maken bekend dat de gemeenteraad, op 22 juni 2023, heeft besloten het beleidskader zonneparken 2016 in te trekken.</text:p>
            <text:p text:style-name="al"/>
            <text:p text:style-name="al">Op 18 december 2022 heeft de raad het beleidskader zonneparken 2022 vastgesteld. Dit beleidskader is een herijking van het beleidskader 2016 en sluit aan bij de (vernieuwde) wet- en regelgeving en de gemeentelijke ambities.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2805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805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805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9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Intrekken beleidskader zonneparken 2016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2805</meta:user-defined>
    <meta:user-defined meta:name="OVERHEIDop.GmbID/DC.identifier">gmb-2023-292805</meta:user-defined>
    <meta:user-defined meta:name="OVERHEIDop.versieInformatie"/>
  </office:meta>
</office:document-meta>
</file>