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bouwwerk en gebruik grond of bouwwerk in strijd met bestemmingsplan: Wedderbergenweg 1, Wedde, verbouwen woning, nieuwbouwen schuur en plaatsen tijdelijke woonunit, datum: 29-06-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292434</text:span><text:line-break/><text:date style:data-style-name="dag" text:fixed="true" text:date-value="2023-07-05"/><text:line-break/><text:date style:data-style-name="jaar" text:fixed="true" text:date-value="2023-07-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2434</text:span><text:date style:data-style-name="nicedate" text:fixed="true" text:date-value="2023-07-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2434</text:span><text:date style:data-style-name="nicedate" text:fixed="true" text:date-value="2023-07-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8/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Aanvraag omgevingsvergunning bouwen bouwwerk en gebruik grond of bouwwerk in strijd met bestemmingsplan: Wedderbergenweg 1, Wedde, verbouwen woning, nieuwbouwen schuur en plaatsen tijdelijke woonunit, datum: 29-06-2023.</meta:user-defined>
    <meta:user-defined meta:name="DCTERMS.W3CDTF/DCTERMS.available">2023-07-05</meta:user-defined>
    <meta:user-defined meta:name="DCTERMS.W3CDTF/OVERHEIDop.jaargang">2023</meta:user-defined>
    <meta:user-defined meta:name="OVERHEIDop.publicationIssue">292434</meta:user-defined>
    <meta:user-defined meta:name="OVERHEIDop.GmbID/DC.identifier">gmb-2023-292434</meta:user-defined>
    <meta:user-defined meta:name="OVERHEIDop.versieInformatie"/>
  </office:meta>
</office:document-meta>
</file>